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kennisgeving melding Besluit activiteiten leefomgeving - Boerendijk 23, 4793RT Fijn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Boerendijk 23, 4793RT Fijnaart</text:p>
            <text:p text:style-name="common-al">
            <text:span text:style-name="nadrukvet">DSO-kenmerk:</text:span> 2026073100921 </text:p>
            <text:p text:style-name="common-al">
            <text:span text:style-name="nadrukvet">Zaaknummer:</text:span> Z2026-00020248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1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24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848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erd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248</meta:user-defined>
    <meta:user-defined meta:name="DCTERMS.abstract">Betreft: melding toepassen van grond of baggerspecie op locatie Boerendijk 23, 4793RT Fijnaar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Moerdijk - kennisgeving melding Besluit activiteiten leefomgeving - Boerendijk 23, 4793RT Fijnaa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54</meta:user-defined>
    <meta:user-defined meta:name="OVERHEIDop.GmbID/DC.identifier">gmb-2026-384854</meta:user-defined>
    <meta:user-defined meta:name="OVERHEIDop.versieInformatie"/>
  </office:meta>
</office:document-meta>
</file>