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duurzamen van 66 eengezinswoningen, Albert Verweylaan Delft, Jacques Perklaan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1-08-2026 </text:p>
            <text:p text:style-name="common-al">Albert Verweylaan Delft, Jacques Perklaan Delft | het verduurzamen van 66 eengezinswoning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9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48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093</meta:user-defined>
    <meta:user-defined meta:name="DCTERMS.abstract">Jacq Perklaan / Albert Verweylaan (Technisch)</meta:user-defined>
    <dc:language>nl</dc:language>
    <meta:user-defined meta:name="OVERHEIDop.locatietype/OVERHEIDop.gebiedsmarkering">Vlak</meta:user-defined>
    <meta:user-defined meta:name="DC.title">Verlening omgevingsvergunning, het verduurzamen van 66 eengezinswoningen, Albert Verweylaan Delft, Jacques Perklaan Delft</meta:user-defined>
    <meta:user-defined meta:name="DCTERMS.W3CDTF/DCTERMS.available">2026-08-13</meta:user-defined>
    <meta:user-defined meta:name="DCTERMS.W3CDTF/OVERHEIDop.jaargang">2026</meta:user-defined>
    <meta:user-defined meta:name="OVERHEIDop.publicationIssue">384853</meta:user-defined>
    <meta:user-defined meta:name="OVERHEIDop.GmbID/DC.identifier">gmb-2026-384853</meta:user-defined>
    <meta:user-defined meta:name="OVERHEIDop.versieInformatie"/>
  </office:meta>
</office:document-meta>
</file>