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aanbouw aan de woning bij de Bantuinweg 25, Bantuinweg 25, 3911MV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bouwen van een aanbouw aan de woning bij de Bantuinweg 25, Bantuinweg 25, 3911MV Rhenen. Aanvraagnummer: Z2026-00000334. Indieningsdatum: 3 augustus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8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34</meta:user-defined>
    <meta:user-defined meta:name="DCTERMS.abstract">Betreft: Aanvraag op locatie Bantuinweg 25, 3911MV Rhenen</meta:user-defined>
    <dc:language>nl</dc:language>
    <meta:user-defined meta:name="OVERHEIDop.locatietype/OVERHEIDop.gebiedsmarkering">Vlak</meta:user-defined>
    <meta:user-defined meta:name="DC.title">Aanvraag vergunning voor Het bouwen van een aanbouw aan de woning bij de Bantuinweg 25, Bantuinweg 25, 3911MV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48</meta:user-defined>
    <meta:user-defined meta:name="OVERHEIDop.GmbID/DC.identifier">gmb-2026-384848</meta:user-defined>
    <meta:user-defined meta:name="OVERHEIDop.versieInformatie"/>
  </office:meta>
</office:document-meta>
</file>