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in verband met foutief huisnummer - het verbreden van de uitweg - Aurelia 53 en 55, 7623XD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juli 2026 een besluit genomen op de aanvraag omgevingsvergunning met zaaknummer Z2026-00000154 voor het verbreden van de uitweg - op locatie Aurelia 53 en 55, 7623XD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10 juli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48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154</meta:user-defined>
    <meta:user-defined meta:name="DCTERMS.abstract">Betreft: Beschikking aanhouding beslissing op locatie Aurelia 53, 7623XD Born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Rectificatie in verband met foutief huisnummer - het verbreden van de uitweg - Aurelia 53 en 55, 7623XD Bo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841</meta:user-defined>
    <meta:user-defined meta:name="OVERHEIDop.GmbID/DC.identifier">gmb-2026-384841</meta:user-defined>
    <meta:user-defined meta:name="OVERHEIDop.versieInformatie"/>
  </office:meta>
</office:document-meta>
</file>