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14 woningen en uitrit en kap van 3 bomen nabij Rijksstraatweg 81/83, Rijksstraatweg 81, 3921AC Elst 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De bouw van 14 woningen en uitrit en kap van 3 bomen nabij Rijksstraatweg 81/83, Rijksstraatweg 81, 3921AC Elst Ut. Aanvraagnummer: Z2026-00000330. Indieningsdatum: 31 juli 2026.</text:p>
            <text:list text:style-name="id1-3-2-1-1-5">
              <text:list-item text:style-override="id1-3-2-1-1-5-1">
                <text:number>•</text:number>
                <text:p text:style-name="al">technische bouwactiviteit</text:p>
              </text:list-item>
              <text:list-item text:style-override="id1-3-2-1-1-5-2">
                <text:number>•</text:number>
                <text:p text:style-name="al">vellen van houtopstand</text:p>
              </text:list-item>
              <text:list-item text:style-override="id1-3-2-1-1-5-3">
                <text:number>•</text:number>
                <text:p text:style-name="al">Uitweg hebben of maken of veranderen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483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Rx.Mission zaak Z2026-00000330</meta:user-defined>
    <meta:user-defined meta:name="DCTERMS.abstract">Betreft: Aanvraag op locatie Rijksstraatweg 81, 3921AC Elst U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De bouw van 14 woningen en uitrit en kap van 3 bomen nabij Rijksstraatweg 81/83, Rijksstraatweg 81, 3921AC Elst U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39</meta:user-defined>
    <meta:user-defined meta:name="OVERHEIDop.GmbID/DC.identifier">gmb-2026-384839</meta:user-defined>
    <meta:user-defined meta:name="OVERHEIDop.versieInformatie"/>
  </office:meta>
</office:document-meta>
</file>