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omgevingsvergunning - Kon Wilhelminaweg 61, 3958CK Amerongen, het toevoegen van 9 appartementen, verhogen van de kap, uitbreiden van de bebouwing en het plaatsen van bergingen (Technische bouwactiviteit) (RX2026-00001452, 11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omgevingsvergunning hebben verleend:</text:p>
            <text:p text:style-name="common-al">Kon Wilhelminaweg 61, 3958CK Amerongen, het toevoegen van 9 appartementen, verhogen van de kap, uitbreiden van de bebouwing en het plaatsen van bergingen (Technische bouwactiviteit) (RX2026-00001452, 11 augustus 2026)</text:p>
            <text:p text:style-name="last-al">Belanghebbenden kunnen tegen deze beslissing(en) binnen zes weken, met ingang van de dag na de verzenddatum van de beslissing, een bezwaarschrift indienen bij het college van burgemeester en wethouders van de gemeente Utrechtse Heuvelrug. De verzenddatum staat achter het besluit. Het bezwaarschrift kan via het digitale formulier op www.heuvelrug.nl/bezwaar-maken, of per post naar Kerkplein 2, Postbus 200, 3940 AE in Doorn worden verzonden. Voor het inzien van deze stukken kunt u een verzoek indienen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8483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3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3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1452</meta:user-defined>
    <meta:user-defined meta:name="DCTERMS.abstract">Kon Wilhelminaweg 61, 3958CK Amerongen, toevoegen 9 appartementen, verhogen kap, uitbreiden bebouwing, bergingen etc. (RX2026-00001452, 11 augustus 2026)</meta:user-defined>
    <dc:language>nl</dc:language>
    <meta:user-defined meta:name="OVERHEIDop.locatietype/OVERHEIDop.gebiedsmarkering">Vlak</meta:user-defined>
    <meta:user-defined meta:name="DC.title">Gemeente Utrechtse Heuvelrug, verleende omgevingsvergunning - Kon Wilhelminaweg 61, 3958CK Amerongen, het toevoegen van 9 appartementen, verhogen van de kap, uitbreiden van de bebouwing en het plaatsen van bergingen (Technische bouwactiviteit) (RX2026-00001452, 11 augustus 2026)</meta:user-defined>
    <meta:user-defined meta:name="DCTERMS.W3CDTF/DCTERMS.available">2026-08-13</meta:user-defined>
    <meta:user-defined meta:name="DCTERMS.W3CDTF/OVERHEIDop.jaargang">2026</meta:user-defined>
    <meta:user-defined meta:name="OVERHEIDop.publicationIssue">384836</meta:user-defined>
    <meta:user-defined meta:name="OVERHEIDop.GmbID/DC.identifier">gmb-2026-384836</meta:user-defined>
    <meta:user-defined meta:name="OVERHEIDop.versieInformatie"/>
  </office:meta>
</office:document-meta>
</file>