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 van een nieuw loods aan de Cuneraweg 38, Cuneraweg 38, 3911RN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Bouw van een nieuw loods aan de Cuneraweg 38, Cuneraweg 38, 3911RN Rhenen. Aanvraagnummer: Z2026-00000328. Indieningsdatum: 31 juli 2026.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83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28</meta:user-defined>
    <meta:user-defined meta:name="DCTERMS.abstract">Betreft: Aanvraag op locatie Cuneraweg 38, 3911RN Rhenen</meta:user-defined>
    <dc:language>nl</dc:language>
    <meta:user-defined meta:name="OVERHEIDop.locatietype/OVERHEIDop.gebiedsmarkering">Vlak</meta:user-defined>
    <meta:user-defined meta:name="DC.title">Aanvraag vergunning voor Bouw van een nieuw loods aan de Cuneraweg 38, Cuneraweg 38, 3911RN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5</meta:user-defined>
    <meta:user-defined meta:name="OVERHEIDop.GmbID/DC.identifier">gmb-2026-384835</meta:user-defined>
    <meta:user-defined meta:name="OVERHEIDop.versieInformatie"/>
  </office:meta>
</office:document-meta>
</file>