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over organiseren van een 'BBQ Meienshovel' op 29 augustus 2026 van 13.00 uur tot 22.00 uur aan de Meienshovel in Berge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melding ontvangen:</text:p>
            <text:p text:style-name="common-al">Zaaknummer: 17248028</text:p>
            <text:p text:style-name="common-al">Ontvangstdatum melding: 11-08-2026</text:p>
            <text:p text:style-name="common-al">Omschrijving: Meienshovel 34 5571NX Bergeijk, [Bergeijk I 2165 ] Bergeijk I 2165 organiseren van een 'BBQ Meienshovel' op 29 augustus 2026 van 13.00 uur tot 22.00 uur aan de Meienshovel in Bergeijk</text:p>
            <text:p text:style-name="common-al">Activiteit: Afwijken bestaande verkeerssituatie, Evenement, Gebruik openbare ruimte, Produceren geluid</text:p>
            <text:p text:style-name="last-al">De melding is in orde en de activiteit mag uitgevoerd worden. U kunt geen bezwaar maken of in beroep gaan tegen 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38483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3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3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ergeijk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17248028</meta:user-defined>
    <meta:user-defined meta:name="DCTERMS.abstract">organiseren van een 'BBQ Meienshovel' op 29 augustus 2026 van 13.00 uur tot 22.00 uur aan de Meienshovel in Bergeijk</meta:user-defined>
    <dc:language>nl</dc:language>
    <meta:user-defined meta:name="OVERHEIDop.locatietype/OVERHEIDop.gebiedsmarkering">Punt</meta:user-defined>
    <meta:user-defined meta:name="DC.title">Ontvangen melding over organiseren van een 'BBQ Meienshovel' op 29 augustus 2026 van 13.00 uur tot 22.00 uur aan de Meienshovel in Bergeij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34</meta:user-defined>
    <meta:user-defined meta:name="OVERHEIDop.GmbID/DC.identifier">gmb-2026-384834</meta:user-defined>
    <meta:user-defined meta:name="OVERHEIDop.versieInformatie"/>
  </office:meta>
</office:document-meta>
</file>