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burendag op 26 september 2026 op de locatie grasveld naast Omloop 74, 7391PN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30 juli 2026</text:p>
            <text:p text:style-name="common-al">Kenmerk: Z2026-00001435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48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435</meta:user-defined>
    <meta:user-defined meta:name="DCTERMS.abstract">grasveld naast Omloop 74, 7391PN Twel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oor het houden van burendag op 26 september 2026 op de locatie grasveld naast Omloop 74, 7391PN Twel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32</meta:user-defined>
    <meta:user-defined meta:name="OVERHEIDop.GmbID/DC.identifier">gmb-2026-384832</meta:user-defined>
    <meta:user-defined meta:name="OVERHEIDop.versieInformatie"/>
  </office:meta>
</office:document-meta>
</file>