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afval container van 14-8 t/m 17-8 2026, Tulpstraat 34, 1815 XG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ulpstraat 34, 1815 XG Alkmaar<text:span text:style-name="nadrukvet">; </text:span>het plaatsen van een afval container van 14-8 t/m 17-8 2026</text:p>
            <text:p text:style-name="common-al">
            
          </text:p>
            <text:p text:style-name="common-al">Datum ontvangst: 10-08-2026</text:p>
            <text:p text:style-name="common-al">Zaaknummer: 00001399714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483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9714</meta:user-defined>
    <dc:language>nl</dc:language>
    <meta:user-defined meta:name="OVERHEIDop.locatietype/OVERHEIDop.gebiedsmarkering">Punt</meta:user-defined>
    <meta:user-defined meta:name="DC.title">Omgevingsvergunning aangevraagd: het plaatsen van een afval container van 14-8 t/m 17-8 2026, Tulpstraat 34, 1815 XG Alkmaa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31</meta:user-defined>
    <meta:user-defined meta:name="OVERHEIDop.GmbID/DC.identifier">gmb-2026-384831</meta:user-defined>
    <meta:user-defined meta:name="OVERHEIDop.versieInformatie"/>
  </office:meta>
</office:document-meta>
</file>