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uitbouw aan de woning bij de Cuneraweg 166, Cuneraweg 166, 3911RR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Het bouwen van een uitbouw aan de woning bij de Cuneraweg 166, Cuneraweg 166, 3911RR Rhenen. Aanvraagnummer: Z2026-00000326. Indieningsdatum: 30 juli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482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26</meta:user-defined>
    <meta:user-defined meta:name="DCTERMS.abstract">Betreft: Aanvraag op locatie Cuneraweg 166, 3911RR Rhenen</meta:user-defined>
    <dc:language>nl</dc:language>
    <meta:user-defined meta:name="OVERHEIDop.locatietype/OVERHEIDop.gebiedsmarkering">Vlak</meta:user-defined>
    <meta:user-defined meta:name="DC.title">Aanvraag vergunning voor Het bouwen van een uitbouw aan de woning bij de Cuneraweg 166, Cuneraweg 166, 3911RR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28</meta:user-defined>
    <meta:user-defined meta:name="OVERHEIDop.GmbID/DC.identifier">gmb-2026-384828</meta:user-defined>
    <meta:user-defined meta:name="OVERHEIDop.versieInformatie"/>
  </office:meta>
</office:document-meta>
</file>