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trekkingsvergunning van woonruimte voor een tweede woning ingetrokken Egelantiersgracht 324 1015R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ntrekkingsbesluit van de verleende omzettingsvergunning d.d. 04-02-2026</text:p>
            <text:p text:style-name="common-al">Besluit: vergunning ingetrokken</text:p>
            <text:p text:style-name="common-al">Besluit verzonden op: 11-08-2026</text:p>
            <text:p text:style-name="common-al">Zaakadres: Egelantiersgracht 324 1015RR Amsterdam</text:p>
            <text:p text:style-name="common-al">Zaaknummer: Z2026-00213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nitth.sdc@amsterdam.nl?Subject=Dossiernummer Z2026-002131" xlink:type="simple">procesunitth.sdc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last-al">U vindt meer informatie op: <text:a xlink:href="https://www.amsterdam.nl/veelgevraagd" xlink:type="simple">https://www.amsterdam.nl/veelgevraagd</text:a> onder het tabblad contac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82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2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2131</meta:user-defined>
    <meta:user-defined meta:name="DCTERMS.abstract">Intrekkingsbesluit van de verleende omzettingsvergunning d.d. 04-02-2026</meta:user-defined>
    <dc:language>nl</dc:language>
    <meta:user-defined meta:name="OVERHEIDop.locatietype/OVERHEIDop.gebiedsmarkering">Punt</meta:user-defined>
    <meta:user-defined meta:name="DC.title">Onttrekkingsvergunning van woonruimte voor een tweede woning ingetrokken Egelantiersgracht 324 1015RR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27</meta:user-defined>
    <meta:user-defined meta:name="OVERHEIDop.GmbID/DC.identifier">gmb-2026-384827</meta:user-defined>
    <meta:user-defined meta:name="OVERHEIDop.versieInformatie"/>
  </office:meta>
</office:document-meta>
</file>