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het aangaan van een bruikleenovereenkomst in het kader van leegstandsbeheer van het pand gelegen aan de Dwarsstraat 42 te Schiedam</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De Gemeente Schiedam is voornemens om over te gaan tot uitgifte in bruikleen bij wijze van leegstandsbeheer aan de zittende huurders c.q. onderhuurders.</text:p>
            <text:p text:style-name="al"/>
            <text:p text:style-name="al">
            <text:span text:style-name="nadrukvet">Omschrijving perceel</text:span>
          </text:p>
            <text:p text:style-name="al">Het betreft een pand met terrein gelegen aan de Dwarsstraat 42, kadastraal bekend als gemeente Schiedam, sectie L nummer 3828, groot 937m2. Het pand heeft een oppervlakte van ca. 828 m2 v.v.o. </text:p>
            <text:p text:style-name="al"/>
            <text:p text:style-name="al">
            <text:span text:style-name="nadrukvet">Motivatie voorgenomen bruikleen</text:span>
          </text:p>
            <text:p text:style-name="al">De gemeente Schiedam is eigenaar van het hierboven genoemde pand. De huurovereenkomst met de zittende huurders en onderhuurders is beëindigd per 1 oktober 2026 om het pand een nieuwe bestemming te kunnen geven. </text:p>
            <text:p text:style-name="al"/>
            <text:p text:style-name="al">In afwachting van de besluitvorming over de nieuwe bestemming dient het pand in gebruik te blijven, vanwege de belangen van de zittende (onder)huurders genieten zij daarbij de voorkeur. De bruikleen is met ingang van 1 oktober 2026 voor 12 maanden met een tussentijdse opzegmogelijkheid met een opzegtermijn voor beide partijen van een maand. </text:p>
            <text:p text:style-name="al"/>
            <text:p text:style-name="al">Gedurende die periode wil de gemeente het perceel nuttig aanwenden en de zittende (onder)huurders een extra gelegenheid bieden om zich op diens vertrek naar een ander perceel voor te bereiden. Daarbij is van hen flexibiliteit gevraagd en geboden door middel van een eerdere opzeggingsmogelijkheid.  </text:p>
            <text:p text:style-name="al"/>
            <text:p text:style-name="al">Vanwege de zorgvuldigheid naar de zittende huurders c.q. onderhuurders is de gemeente Schiedam van oordeel dat op grond van objectieve, redelijke en toetsbare criteria slechts zij in aanmerking komen voor de kortdurende bruikleen van het pand en terrein. </text:p>
            <text:p text:style-name="al"/>
            <text:p text:style-name="al">
            <text:span text:style-name="nadrukvet">Reactietermijn</text:span>
          </text:p>
            <text:p text:style-name="al">Een belanghebbende die het hier niet mee eens is en ook voor deze overeenkomst in aanmerking wenst te komen dient binnen 20 dagen na de bovenvermelde publicatiedatum een kort geding aanhangig te maken bij de bevoegde voorzieningenrechter; het kort geding is aanhangig vanaf het moment dat de dagvaarding door de deurwaarder is betekend. Bij gebreke van een tijdig ingesteld kort geding vervalt het recht om tegen al het voornoemde in rechte op te komen en/of daarop enige vordering tot schadevergoeding of welke andere aanspraak dan ook te baseren, althans heeft een belanghebbende zijn of haar rechten daarop verwerkt. De gemeente Schiedam en de huurders en onderhuurders zouden immers onredelijk worden benadeeld indien pas na deze (duidelijk kenbaar gemaakte) termijn alsnog tegen het voornemen respectievelijk het aangaan van de betreffende overeenkomst zou worden opgekomen.</text:p>
            <text:p text:style-name="al"/>
            <text:p text:style-name="al">Voor eventuele vragen over deze publicatie kunt u contact opnemen met de gemeente Schiedam, t.a.v. team Vastgoed &amp; Grondzaken, via het e-mailadres: contact@schiedam.nl. Het stellen van vragen schort niet de termijn op waarbinnen een kort geding aanhangig moet worden gemaakt, zoals hiervoor bedoeld.</text:p>
            <text:p text:style-name="al"/>
            <text:p text:style-name="al">Gemeente behoudt zich uitdrukkelijk het recht voor om alsnog af te zien van de voorgenomen overeenkomst; aan deze bekendmaking kunnen geen rechten worden ontleend.</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8482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2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2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Schiedam</meta:user-defined>
    <meta:user-defined meta:name="OVERHEID.Informatietype/DC.type">officiële publicatie</meta:user-defined>
    <meta:user-defined meta:name="OVERHEIDop.Rubriek/DC.type">overige overheidsinformatie</meta:user-defined>
    <meta:user-defined meta:name="OVERHEID.Gemeente/OVERHEID.authority">Schiedam</meta:user-defined>
    <meta:user-defined meta:name="OVERHEID.Gemeente/DCTERMS.publisher">Schiedam</meta:user-defined>
    <meta:user-defined meta:name="OVERHEID.TaxonomieBeleidsagendaDecentraal/OVERHEID.category">Recht | Organisatie en beleid</meta:user-defined>
    <meta:user-defined meta:name="OVERHEIDop.referentienummer">N.v.t.</meta:user-defined>
    <dc:language>nl</dc:language>
    <meta:user-defined meta:name="OVERHEIDop.locatietype/OVERHEIDop.gebiedsmarkering">Adres</meta:user-defined>
    <meta:user-defined meta:name="DC.title">Voornemen tot het aangaan van een bruikleenovereenkomst in het kader van leegstandsbeheer van het pand gelegen aan de Dwarsstraat 42 te Schiedam</meta:user-defined>
    <meta:user-defined meta:name="DCTERMS.W3CDTF/DCTERMS.available">2026-08-13</meta:user-defined>
    <meta:user-defined meta:name="DCTERMS.W3CDTF/OVERHEIDop.jaargang">2026</meta:user-defined>
    <meta:user-defined meta:name="OVERHEIDop.publicationIssue">384825</meta:user-defined>
    <meta:user-defined meta:name="OVERHEIDop.GmbID/DC.identifier">gmb-2026-384825</meta:user-defined>
    <meta:user-defined meta:name="OVERHEIDop.versieInformatie"/>
  </office:meta>
</office:document-meta>
</file>