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nieuw te bouwen logiesgebouw t.b.v. huisvesting arbeidsmigranten, Spiesberg 18, 5985NP Gras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3 augustus 2026 een aanvraag omgevingsvergunning ontvangen voor het nieuw te bouwen logiesgebouw t.b.v. huisvesting arbeidsmigranten op locatie Spiesberg 18, 5985NP Grashoek. De aanvraag is geregistreerd onder zaaknummer Z2026-00003706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848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06</meta:user-defined>
    <meta:user-defined meta:name="DCTERMS.abstract">Betreft: Aanvraag op locatie Spiesberg 18, 5985NP Grashoek</meta:user-defined>
    <dc:language>nl</dc:language>
    <meta:user-defined meta:name="OVERHEIDop.locatietype/OVERHEIDop.gebiedsmarkering">Vlak</meta:user-defined>
    <meta:user-defined meta:name="DC.title">Aanvraag omgevingsvergunning voor nieuw te bouwen logiesgebouw t.b.v. huisvesting arbeidsmigranten, Spiesberg 18, 5985NP Grasho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22</meta:user-defined>
    <meta:user-defined meta:name="OVERHEIDop.GmbID/DC.identifier">gmb-2026-384822</meta:user-defined>
    <meta:user-defined meta:name="OVERHEIDop.versieInformatie"/>
  </office:meta>
</office:document-meta>
</file>