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niet akkoord, het brandveilig gebruik van het pand, Choorstraat 31A 2611J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oorstraat 31A 2611JE Delft |het brandveilig gebruik van het pand, 11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48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63</meta:user-defined>
    <meta:user-defined meta:name="DCTERMS.abstract">Melding brandveilig gebruik - Choorstraat 31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 niet akkoord, het brandveilig gebruik van het pand, Choorstraat 31A 2611JE Delf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18</meta:user-defined>
    <meta:user-defined meta:name="OVERHEIDop.GmbID/DC.identifier">gmb-2026-384818</meta:user-defined>
    <meta:user-defined meta:name="OVERHEIDop.versieInformatie"/>
  </office:meta>
</office:document-meta>
</file>