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aanleggen van steigers ten behoeve van vier extra ligplaatsen, Westerhaven nabij Kielkade in Medembli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1-08-2026 een besluit genomen op de aanvraag met zaaknummer CLZ-00000990 voor een omgevingsvergunning voor het aanleggen van steigers ten behoeve van vier extra ligplaatsen op locatie Westerhaven nabij Kielkade in Medemblik.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1-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48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990</meta:user-defined>
    <dc:language>nl</dc:language>
    <meta:user-defined meta:name="OVERHEIDop.locatietype/OVERHEIDop.gebiedsmarkering">Vlak</meta:user-defined>
    <meta:user-defined meta:name="DC.title">Besluit aanvraag omgevingsvergunning voor het aanleggen van steigers ten behoeve van vier extra ligplaatsen, Westerhaven nabij Kielkade in Medemblik (reguliere voorbereidingsprocedure)</meta:user-defined>
    <meta:user-defined meta:name="DCTERMS.W3CDTF/DCTERMS.available">2026-08-13</meta:user-defined>
    <meta:user-defined meta:name="DCTERMS.W3CDTF/OVERHEIDop.jaargang">2026</meta:user-defined>
    <meta:user-defined meta:name="OVERHEIDop.publicationIssue">384817</meta:user-defined>
    <meta:user-defined meta:name="OVERHEIDop.GmbID/DC.identifier">gmb-2026-384817</meta:user-defined>
    <meta:user-defined meta:name="OVERHEIDop.versieInformatie"/>
  </office:meta>
</office:document-meta>
</file>