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plaatsen van 2 woonunits voor arbeidsmigranten (periode van 10 jaar) aan Voompad 26a en 26b, 4265 HX Gender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plaatsen van 2 woonunits voor arbeidsmigranten (periode van 10 jaar) aan Voompad 26a en 26b, 4265 HX Genderen (2026-008746).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1-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48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08746</meta:user-defined>
    <meta:user-defined meta:name="DCTERMS.abstract">het plaatsen van 2 woonunits voor arbeidsmigranten (periode van 10 jaar)</meta:user-defined>
    <dc:language>nl</dc:language>
    <meta:user-defined meta:name="OVERHEIDop.locatietype/OVERHEIDop.gebiedsmarkering">Punt</meta:user-defined>
    <meta:user-defined meta:name="DC.title">Gemeente Altena - Toestemming voor het plaatsen van 2 woonunits voor arbeidsmigranten (periode van 10 jaar) aan Voompad 26a en 26b, 4265 HX Genderen</meta:user-defined>
    <meta:user-defined meta:name="DCTERMS.W3CDTF/DCTERMS.available">2026-08-13</meta:user-defined>
    <meta:user-defined meta:name="DCTERMS.W3CDTF/OVERHEIDop.jaargang">2026</meta:user-defined>
    <meta:user-defined meta:name="OVERHEIDop.publicationIssue">384815</meta:user-defined>
    <meta:user-defined meta:name="OVERHEIDop.GmbID/DC.identifier">gmb-2026-384815</meta:user-defined>
    <meta:user-defined meta:name="OVERHEIDop.versieInformatie"/>
  </office:meta>
</office:document-meta>
</file>