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duurzaming van kantoor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2608 </text:p>
            <text:p text:style-name="common-al"> Omschrijving: verduurzaming van kantoorpand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Bilderdijklaan 19 5611NG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11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2608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480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2608</meta:user-defined>
    <meta:user-defined meta:name="DCTERMS.abstract">verduurzaming van kantoor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verduurzaming van kantoorpand</meta:user-defined>
    <meta:user-defined meta:name="OVERHEIDop.datumEindeReactietermijn">2026-09-23</meta:user-defined>
    <meta:user-defined meta:name="OVERHEIDop.terinzageleggingBG">https://publicaties.eindhoven.nl/dossier/EHV-ZP2026-002608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07</meta:user-defined>
    <meta:user-defined meta:name="OVERHEIDop.GmbID/DC.identifier">gmb-2026-384807</meta:user-defined>
    <meta:user-defined meta:name="OVERHEIDop.versieInformatie"/>
  </office:meta>
</office:document-meta>
</file>