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oodkap 4 bomen - openluchttheater Hertmerweg 31, 7626LV Hertme</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een noodkap van 4 bomen op locatie Hertmerweg 31, 7626LV Hertme. De aanvraag is geregistreerd onder zaaknummer Z2026-00000381. Op grond van artikel 6 lid 6 van de Bomenverordening Borne 2010 kan de burgemeester toestemming geven tot het direct vellen van een vergunningsplichtige boom, indien sprake is van acuut gevaar of vergelijkbaar spoedeisend belang. In dit geval is sprake van acuut gevaar en is er toestemming gegeven om deze bomen direct te kappen.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Tegen dit besluit kunnen u en eventuele andere belanghebbenden binnen zes weken na bekendmaking bezwaar maken. Dit kan digitaal via onze website www.borne.nl/bezwaar-en-beroep. Daarvoor moet u wel beschikken over een elektronische handtekening (DigiD). Als u geen gebruik wilt maken van het digitale bezwaarformulier dan kunt u ook schríftelijk bezwaar maken. U kunt uw bezwaarschrift dan richten aan het bestuursorgaan dat het besluit genomen heeft (het college van burgemeester en wethouders I de burgemeester I de gemeenteraad van de gemeente Borne), en sturen naar De Haven 1, 7622 DH Borne. Het bezwaarschrift moet ondertekend zijn en in ieder geval de naam en adres van de indiener, de dagtekening, een omschrijving van het besluit waartegen het bezwaarschrift is gericht en de gronden van het bezwaar bevatt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848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381</meta:user-defined>
    <meta:user-defined meta:name="DCTERMS.abstract">Betreft: Aanvraag op locatie Hertmerweg 31, 7626LV Hertme</meta:user-defined>
    <dc:language>nl</dc:language>
    <meta:user-defined meta:name="OVERHEIDop.locatietype/OVERHEIDop.gebiedsmarkering">Punt</meta:user-defined>
    <meta:user-defined meta:name="DC.title">Noodkap 4 bomen - openluchttheater Hertmerweg 31, 7626LV Hertme</meta:user-defined>
    <meta:user-defined meta:name="DCTERMS.W3CDTF/DCTERMS.available">2026-08-19</meta:user-defined>
    <meta:user-defined meta:name="DCTERMS.W3CDTF/OVERHEIDop.jaargang">2026</meta:user-defined>
    <meta:user-defined meta:name="OVERHEIDop.publicationIssue">384804</meta:user-defined>
    <meta:user-defined meta:name="OVERHEIDop.GmbID/DC.identifier">gmb-2026-384804</meta:user-defined>
    <meta:user-defined meta:name="OVERHEIDop.versieInformatie"/>
  </office:meta>
</office:document-meta>
</file>