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een uitbouw aan de voorzijde van de woning aan de Vijverberg 2, Vijverberg 2, 3911JP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uwen van een uitbouw aan de voorzijde van de woning aan de Vijverberg 2, Vijverberg 2, 3911JP Rhenen. Aanvraagnummer: Z2026-00000325. Indieningsdatum: 30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/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48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25</meta:user-defined>
    <meta:user-defined meta:name="DCTERMS.abstract">Betreft: Aanvraag op locatie Vijverberg 2, 3911JP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Bouwen van een uitbouw aan de voorzijde van de woning aan de Vijverberg 2, Vijverberg 2, 3911JP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3</meta:user-defined>
    <meta:user-defined meta:name="OVERHEIDop.GmbID/DC.identifier">gmb-2026-384803</meta:user-defined>
    <meta:user-defined meta:name="OVERHEIDop.versieInformatie"/>
  </office:meta>
</office:document-meta>
</file>