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Popweekend Alkmaar Festival op 04 september 2026, het evenemententerrein aan de Olympiaweg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het evenemententerrein aan de Olympiaweg te Alkmaar<text:span text:style-name="nadrukvet">; </text:span>het organiseren van Popweekend Alkmaar Festival op 4 en 5 september 2026</text:p>
            <text:p text:style-name="common-al">
            
          </text:p>
            <text:p text:style-name="common-al">Datum ontvangst: 06-06-2026</text:p>
            <text:p text:style-name="common-al">Zaaknummer: 00001384980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48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8498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lgemene plaatselijke verordening Verleend: Evenementenvergunning, het organiseren van Popweekend Alkmaar Festival op 04 september 2026, het evenemententerrein aan de Olympiaweg te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02</meta:user-defined>
    <meta:user-defined meta:name="OVERHEIDop.GmbID/DC.identifier">gmb-2026-384802</meta:user-defined>
    <meta:user-defined meta:name="OVERHEIDop.versieInformatie"/>
  </office:meta>
</office:document-meta>
</file>