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627622879i2440a04a-2b77-44f8-8fe8-ff2b9b45d95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eenrichtingsverkeer Tesselschadelaan/Staringlaan</text:p>
      <text:section text:name="regeling_id1-3-2" text:style-name="regeling">
        <text:section text:name="aanhef_id1-3-2-1" text:style-name="aanhef"/>
        <text:section text:name="regeling-tekst_id1-3-2-2" text:style-name="regeling-tekst">
          <text:section text:name="tekst_id1-3-2-2-1" text:style-name="tekst">
            <text:p text:style-name="common-al">Zaaknummer: 6275441</text:p>
            <text:p text:style-name="common-al">
            <text:span text:style-name="nadrukcur"/>
            <text:span text:style-name="nadrukvet">
              <text:span text:style-name="nadrukcur">Onderwerp </text:span>
            </text:span>
          </text:p>
            <text:p text:style-name="common-al">Besluit tot het instellen van eenrichtingsverkeer op de Tesselschadelaan en Staringlaan in Apeldoorn.</text:p>
            <text:p text:style-name="tussenkopcur">
            <text:span text:style-name="nadrukvet">Besluit </text:span>
          </text:p>
            <text:p text:style-name="common-al">Het college van burgemeester en wethouders Apeldoorn besluit: </text:p>
            <text:p text:style-name="common-al">- Eenrichtingsverkeer in te stellen op de Tesselschadelaan en de Staringlaan, door het plaatsen van de borden C2 en C3 van bijlage I van het RVV 1990.</text:p>
            <text:p text:style-name="common-al">- Een en ander overeenkomstig de bij dit besluit behorende tekening.</text:p>
            <text:p text:style-name="tussenkopcur">
            <text:span text:style-name="nadrukvet">Aanleiding verkeersbesluit </text:span>
          </text:p>
            <text:p text:style-name="tussenkopcur">De Tesselschadelaan en de Staringlaan zijn wegen binnen de bebouwde kom en in beheer bij de gemeente. Aan deze straten bevinden zich een basisschool, een kinderdagverblijf en een buitenschoolse opvang (BSO). Met name tijdens de breng- en haaltijden van de school ontstaat een hoge verkeersdruk, waarbij gemotoriseerd verkeer, fietsers en voetgangers zich gelijktijdig door de straten bewegen.</text:p>
            <text:p text:style-name="common-al">Er wordt een eenrichtingssituatie ingesteld, uitgezonderd fietsers, op de Tesselschadelaan en de Staringlaan.</text:p>
            <text:p text:style-name="tussenkopcur">
            <text:span text:style-name="nadrukvet">Motivering</text:span>
          </text:p>
            <text:p text:style-name="tussenkopcur">Tijdens de breng- en haaltijden leidt het huidige tweerichtingsverkeer tot een verkeersonveilige situatie met veel gemengd verkeer. Dit resulteert regelmatig in opstoppingen en onoverzichtelijke situaties. Doordat voertuigen elkaar moeten passeren op een relatief smal wegprofiel, mede door de aanwezigheid van geparkeerde voertuigen (voornamelijk ouders die hun kinderen halen en brengen), ontstaan conflicten tussen weggebruikers. Dit brengt met name risico’s met zich mee voor kwetsbare verkeersdeelnemers, zoals kinderen en voetgangers.</text:p>
            <text:p text:style-name="tussenkopcur">In het verleden heeft de school tijdens de schooltijden informeel een eenrichtingssituatie gehanteerd. Deze maatregel functioneerde in de praktijk grotendeels naar behoren voor omwonenden en ouders die bekend zijn met de situatie. Omdat deze regeling echter niet formeel was vastgesteld en niet met verkeerstekens werd aangeduid, werd deze niet door alle weggebruikers nageleefd. Onbekenden in de straat zijn ook niet van de informele afspraak op de hoogte, wat tot onduidelijkheid en daarmee ook tot onveiligheid leidt.</text:p>
            <text:p text:style-name="common-al">In het voorjaar 2026 heeft een proef plaats gevonden, waarbij een eenrichtingsweg werd ingesteld op de beide wegen. De proef is met een enquête (onder aan- en omwonenden en ouders van de school) en ondersteund met verkeerstellingen geëvalueerd. </text:p>
            <text:p text:style-name="tussenkopcur">Op basis van de uitgevoerde proef en de evaluatie daarvan is geconcludeerd dat een formele eenrichtingsregeling, uitgezonderd fietsers, een passende en effectieve maatregel is. Hoewel er ook kritische reacties zijn gekomen ten aanzien van bereikbaarheid van woningen en doelmatigheid. Uit de evaluatie blijkt dat een meerderheid van de respondenten voorstander is van een éénrichtingsweg (75% van de respondenten, 66% van de direct aanwonenden) en laten snelheidsgegevens geen toename van de gereden snelheden zien.</text:p>
            <text:p text:style-name="common-al">Buiten de haal- en breng tijden van de school is het rustig in de beide straten, er is geen sprake van doorgaand verkeer. Enkel verkeer met een bestemming in de Tesselschadelaan of Staringlaan rijd er. Tijdens de haal-en breng uren heeft een eenrichtingsweg een positief effect op de verkeersveiligheid. In de avonduren wordt er veelvuldig geparkeerd op de weg, waardoor ook dan een eenrichtingsweg van meerwaarde is voor een veilige afwikkeling van het verkeer. Overdag is het aanzienlijk rustiger op straat en is de noodzaak voor een eenrichtingsweg minder.</text:p>
            <text:p text:style-name="common-al">Omdat tijdens de haal- en brengtijden de eenrichtingsweg een positief effect heeft op de verkeersveiligheid, en omdat de meerderheid van de bewoners heeft aangegeven voorstander te zijn van een eenrichtingsweg. Is besloten de informele afspraak van de school, te faciliteren met bebording.</text:p>
            <text:p text:style-name="common-al">De gekozen rijrichting houdt in dat gemotoriseerd verkeer vanaf de Schuttersweg de Tesselschadelaan inrijdt en de route vervolgt via de Staringlaan. Vanuit de Staringlaan is het niet mogelijk om de Tesselschadelaan in te rijden. Het omrijden als gevolg van de maatregel bedraagt circa 700 meter en wordt daarmee als beperkt en aanvaardbaar beschouwd. De gekozen rijrichting sluit aan bij de informele regeling die in het verleden door de school en ouders werd gehanteerd. Door deze bestaande praktijk te formaliseren wordt herkenbaarheid en voorspelbaarheid voor weggebruikers behouden, wat de verkeersveiligheid ten goede komt. </text:p>
            <text:p text:style-name="common-al">
            <text:span text:style-name="nadrukvet">Belangenafweging</text:span>
          </text:p>
            <text:p text:style-name="common-al">Bij de voorbereiding van dit besluit is een afweging gemaakt tussen het belang van verkeersveiligheid rondom de school en de bereikbaarheid enerzijds en de belangen van omwonenden en overige weggebruikers anderzijds.</text:p>
            <text:p text:style-name="common-al">De maatregel richt zich specifiek op de drukke breng- en haaltijden, waarin de verkeersveiligheid onder druk staat. Daarbij wordt het belang van een veilige situatie voor kwetsbare verkeersdeelnemers zwaarder gewogen dan het belang van het kunnen rijden van de kortste route.</text:p>
            <text:p text:style-name="common-al">Tegelijkertijd realiseren wij ons dat een deel van de bewoners nadelen ervaart door het éénrichtingsverkeer, bijvoorbeeld door omrijden of een gewijzigde bereikbaarheid van de woning of inrit. Deze belangen hebben wij nadrukkelijk meegewogen. De voordelen voor de verkeersveiligheid wegen echter zwaarder.</text:p>
            <text:p text:style-name="common-al">In plaats van een permanente eenrichtingsweg is overwogen om een tijdgebonden regeling in te stellen, waarbij enkel tijdens de haal- en breng tijden (08-09 u en 14-15 u) de eenrichtingsweg zou gelden. Door de politie is hierop negatief geadviseerd. Met name ten aanzien van de duidelijkheid en handhaafbaarheid. De hinder/overlast voor omwonenden is bij deze tijdsgebonden eenrichtingsweg minder. Het advies van de politie wordt hierin als zwaarwegend argument meegenomen in de afweging. Waardoor een tijdsgebonden eenrichtingsweg wordt beoordeeld als niet wenselijk.</text:p>
            <text:p text:style-name="tussenkopcur">
            <text:span text:style-name="nadrukvet">Grondslag belangen verkeersbesluit op basis van Wegenverkeerswet 1994 - artikel 2 </text:span>
          </text:p>
            <text:p text:style-name="common-al">
            <text:span text:style-name="nadrukcur">1a. het verzekeren van de veiligheid op de weg; </text:span>
          </text:p>
            <text:p text:style-name="common-al">
            <text:span text:style-name="nadrukcur">1b. het beschermen van weggebruikers en passagiers;</text:span>
          </text:p>
            <text:p text:style-name="common-al">
            <text:span text:style-name="nadrukcur">1c. het in stand houden van de weg en het waarborgen van de bruikbaarheid daarvan;</text:span>
          </text:p>
            <text:p text:style-name="common-al">
            <text:span text:style-name="nadrukcur">1d. het zoveel mogelijk waarborgen van de vrijheid van het verkeer.</text:span>
          </text:p>
            <text:p text:style-name="tussenkopcur">
            <text:span text:style-name="nadrukvet">Overleg politie</text:span>
          </text:p>
            <text:p text:style-name="common-al">Mede op grond van artikel 24 van het Besluit administratieve bepalingen inzake het wegverkeer (BABW) heeft overleg plaatsgevonden met de verkeersadviseur van politie-eenheid Oost, district Noord- en Oost Gelderland, die daartoe is gemandateerd door de Korpschef. De politie heeft positief geadviseerd, waarbij zij zich kan vinden in de voorgestelde maatregel gericht op het verbeteren van de verkeersveiligheid en de doorstroming.</text:p>
            <text:p text:style-name="tussenkopcur">
            <text:span text:style-name="nadrukvet">Wettelijk kader </text:span>
          </text:p>
            <text:p text:style-name="common-al">- Artikel 2 van de Wegenverkeerswet 1994, bevat de belangen die kunnen leiden tot het nemen van verkeerbesluit.</text:p>
            <text:p text:style-name="common-al">- In artikel 15, eerste en tweede lid, van de Wegenverkeerswet 1994, is bepaald dat voor de plaatsing en verwijdering van bepaalde verkeerstekens, onderborden en fysieke maatregelen een verkeersbesluit vereist is. </text:p>
            <text:p text:style-name="common-al">- In artikel 18, eerste lid, onder d, van de Wegenverkeerswet 1994 is bepaald welk bestuursorgaan bevoegd is om een verkeersbesluit te nemen.</text:p>
            <text:p text:style-name="common-al">- Artikel 12 van het Besluit administratieve bepalingen inzake het wegverkeer bepaalt voor welke verkeerstekens het plaatsen en verwijderden een verkeersbesluit is vereist.</text:p>
            <text:p text:style-name="common-al">- Artikel 24 van het Besluit Administratieve Bepalingen inzake het Wegverkeer schrijft voor dat verkeersbesluiten worden genomen na overleg met de korpschef van de politie.</text:p>
            <text:p text:style-name="common-al">- In het Algemeen bevoegdhedenbesluit van de gemeente Apeldoorn is vastgelegd dat het Afdelingshoofd Ruimtelijk Ontwerp en Realisatie is gemandateerd voor het nemen van verkeersbesluiten.</text:p>
            <text:p text:style-name="common-al"/>
            <text:p text:style-name="common-al">Apeldoorn, 7 augustus 2026 </text:p>
            <text:p text:style-name="common-al">Burgemeester en wethouders van Apeldoorn </text:p>
            <text:p text:style-name="common-al">Namens deze,</text:p>
            <text:p text:style-name="common-al"/>
            <text:p text:style-name="common-al">Chris Lagendijk </text:p>
            <text:p text:style-name="last-al">Afdelingshoofd Ruimtelijk Ontwerp en Realisatie</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
          <text:p text:style-name="bezwaarschrift_al"/>
          <text:p text:style-name="bezwaarschrift_al">
          <text:span text:style-name="nadrukcur">
            <text:span text:style-name="nadrukvet">Heeft u vragen over dit besluit of bent u het niet eens met dit besluit? </text:span>
          </text:span>
        </text:p>
          <text:p text:style-name="bezwaarschrift_al"> Als u het niet eens bent met dit besluit of u heeft vragen over het besluit, belt u ons dan eerst. Wij kunnen het besluit uitleggen en zo nodig een fout herstellen. Bent u nog steeds niet eens met dit besluit en bent u belanghebbende, stuur dan een bezwaarschrift naar het college van burgemeester en wethouders, t.a.v. de afdeling Juridische Zaken, Postbus 9033, 7300 ES Apeldoorn. Vermeld in uw brief: </text:p>
          <text:p text:style-name="bezwaarschrift_al"> - uw naam en adres; </text:p>
          <text:p text:style-name="bezwaarschrift_al"> - de datum waarop u de brief schrijft; </text:p>
          <text:p text:style-name="bezwaarschrift_al"> - het zaaknummer van het besluit; </text:p>
          <text:p text:style-name="bezwaarschrift_al"> - waarom u het niet eens bent met dit besluit; </text:p>
          <text:p text:style-name="bezwaarschrift_al"> - uw handtekening. </text:p>
          <text:p text:style-name="bezwaarschrift_al">
          <text:span text:style-name="nadrukvet"/>
        </text:p>
          <text:p text:style-name="bezwaarschrift_al"> Let op: Een persoon is slechts belanghebbende bij een verkeersbesluit als er sprake is van een bijzonder, individueel belang bij dat besluit, dat zich in voldoende mate onderscheidt van het belang van andere weggebruikers. Voordat u een bezwaarschrift indient, is het raadzaam na te gaan of u als belanghebbende kan worden aangemerkt. Bent u geen belanghebbende dan wordt uw bezwaar niet inhoudelijk in behandeling genomen. </text:p>
          <text:p text:style-name="bezwaarschrift_al">
          <text:span text:style-name="nadrukvet"/>U moet het bezwaarschrift hebben ingediend <text:span text:style-name="nadrukondlijn">binnen zes weken</text:span> na de dag van publicatie van dit besluit. U kunt ook bezwaar maken via ons formulier op www.apeldoorn.nl/bezwaarschrift. </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Bijlage</text:p>
          <text:p text:style-name="bezwaarschrift_al">
          <draw:frame><draw:text-box><text:section text:name="plaatje_id1-3-2-4-26-1" text:style-name="plaatje">
            <text:p text:style-name="illustratie_id1-3-2-4-26-1-1"><draw:frame draw:style-name="illustratie_id1-3-2-4-26-1-1" text:anchor-type="paragraph" svg:width="153mm" svg:height="97.57358490566037mm"><draw:image xlink:href="Pictures/afb627622879i2440a04a-2b77-44f8-8fe8-ff2b9b45d95f.png" xlink:type="simple"/></draw:frame></text:p>
          </text:section></draw:text-box></draw:frame>
        </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6-1-1" style:parent-style-name="Standard">
      <style:paragraph-properties style:line-spacing="0mm" style:text-autospace="none" ofo:line-height="0.001cm"/>
    </style:style>
    <style:style style:family="graphic" style:name="illustratie_id1-3-2-4-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8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instellen van eenrichtingsverkeer op de Tesselschadelaan en Staringlaan - Tesselschadelaan/Staringlaan,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275441</meta:user-defined>
    <meta:user-defined meta:name="DCTERMS.abstract">Eenrichtingsverkeer in te stellen op de Tesselschadelaan en de Staringlaan, door het plaatsen van de borden C2 en C3 van bijlage I van het RVV 1990.</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Instellen eenrichtingsverkeer Tesselschadelaan/Staringlaan</meta:user-defined>
    <meta:user-defined meta:name="DCTERMS.W3CDTF/DCTERMS.available">2026-08-13</meta:user-defined>
    <meta:user-defined meta:name="DCTERMS.W3CDTF/OVERHEIDop.jaargang">2026</meta:user-defined>
    <meta:user-defined meta:name="OVERHEIDop.publicationIssue">384800</meta:user-defined>
    <meta:user-defined meta:name="OVERHEIDop.GmbID/DC.identifier">gmb-2026-384800</meta:user-defined>
    <meta:user-defined meta:name="OVERHEIDop.versieInformatie"/>
  </office:meta>
</office:document-meta>
</file>