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21705e4-a120-4e0c-9043-c10534264682.png" manifest:media-type="image/x-eps"/>
  <manifest:file-entry manifest:full-path="Pictures/afb1026637147icf921081-3a01-44b5-8a5c-ef8d89fd8a3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Zambesi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Zambesidreef</text:span> (ter hoogte van de Nijldreef; wegvak tussen Nijldreef en Zambesidreef 50)</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21705e4-a120-4e0c-9043-c1053426468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27.8mm" svg:height="82.30000000000001mm"><draw:image xlink:href="Pictures/afb1026637147icf921081-3a01-44b5-8a5c-ef8d89fd8a31.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Zambesidreef (ter hoogte van de Nijldreef; wegvak tussen Nijldreef en Zambesidreef 50)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Zambesidreef, Overvecht, Intrekken begin en einde 30 zone, Verkeersmaatregelen Gemeente Utrecht</meta:user-defined>
    <meta:user-defined meta:name="DCTERMS.W3CDTF/DCTERMS.available">2026-08-13</meta:user-defined>
    <meta:user-defined meta:name="OVERHEIDop.externeBijlage">bebordingsplan|exb-2026-28739</meta:user-defined>
    <meta:user-defined meta:name="DCTERMS.W3CDTF/OVERHEIDop.jaargang">2026</meta:user-defined>
    <meta:user-defined meta:name="OVERHEIDop.publicationIssue">384799</meta:user-defined>
    <meta:user-defined meta:name="OVERHEIDop.GmbID/DC.identifier">gmb-2026-384799</meta:user-defined>
    <meta:user-defined meta:name="OVERHEIDop.versieInformatie"/>
  </office:meta>
</office:document-meta>
</file>