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nieuwbouw 17 woningen Kuukven, Heierhof 23A, 23B, 23C, 23D, 23E, 23F, 23G, 5991 NJ Baarlo  - Tajirihof 10, 12, 30, 32, 5991 MW Baarlo - Mathieu Kesselshof 12, 14, 30, 32, 49, 51, 5991 RG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1 augustus 2026 een besluit genomen op de aanvraag omgevingsvergunning voor het nieuwbouw 17 woningen Kuukven op de locatie Heierhof 23A, 23B, 23C, 23D, 23E, 23F, 23G, 5991 NJ Baarlo - Tajirihof 10, 12, 30, 32, 5991 MW Baarlo - Mathieu Kesselshof 12, 14, 30, 32, 49, 51, 5991 RG Baarlo. De aanvraag is geregistreerd onder zaaknummer Z2026-00001945.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14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1945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2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47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45</meta:user-defined>
    <meta:user-defined meta:name="DCTERMS.abstract">Betreft:  Besluit op locatie Heierhof 23A, 23B, 23C, 23D, 23E, 23F, 23G, 5991 NJ Baarlo  - Tajirihof 10, 12, 30, 32, 5991 MW Baarlo - Mathieu Kesselshof 12, 14, 30, 32, 49, 51, 5991 RG Baarlo</meta:user-defined>
    <dc:language>nl</dc:language>
    <meta:user-defined meta:name="OVERHEIDop.locatietype/OVERHEIDop.gebiedsmarkering">Vlak</meta:user-defined>
    <meta:user-defined meta:name="DC.title">Toestemming voor nieuwbouw 17 woningen Kuukven, Heierhof 23A, 23B, 23C, 23D, 23E, 23F, 23G, 5991 NJ Baarlo  - Tajirihof 10, 12, 30, 32, 5991 MW Baarlo - Mathieu Kesselshof 12, 14, 30, 32, 49, 51, 5991 RG Baarlo</meta:user-defined>
    <meta:user-defined meta:name="DCTERMS.W3CDTF/DCTERMS.available">2026-08-13</meta:user-defined>
    <meta:user-defined meta:name="DCTERMS.W3CDTF/OVERHEIDop.jaargang">2026</meta:user-defined>
    <meta:user-defined meta:name="OVERHEIDop.publicationIssue">384795</meta:user-defined>
    <meta:user-defined meta:name="OVERHEIDop.GmbID/DC.identifier">gmb-2026-384795</meta:user-defined>
    <meta:user-defined meta:name="OVERHEIDop.versieInformatie"/>
  </office:meta>
</office:document-meta>
</file>