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Veekeuringsdag op 23 september 2026, Stedspolle te Workum, Sud te Workum, de Merk Workum</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Veekeuringsdag op 23 september 2026, waarbij de wegen de Merk, Sud, Begine en Stedspolle worden afgesloten.</text:p>
            <text:p text:style-name="common-al">Het besluit is verzonden op 11-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0644.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479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9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0644</meta:user-defined>
    <meta:user-defined meta:name="DCTERMS.abstract">Evenementenvergunning voor het evenement Veekeuringsdag op 23 september 2026, Stedspolle te Workum, Sud te Workum, de Merk Workum.</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Punt</meta:user-defined>
    <meta:user-defined meta:name="DC.title">Verleende evenementenvergunning voor Veekeuringsdag op 23 september 2026, Stedspolle te Workum, Sud te Workum, de Merk Workum</meta:user-defined>
    <meta:user-defined meta:name="DCTERMS.W3CDTF/DCTERMS.available">2026-08-13</meta:user-defined>
    <meta:user-defined meta:name="DCTERMS.W3CDTF/OVERHEIDop.jaargang">2026</meta:user-defined>
    <meta:user-defined meta:name="OVERHEIDop.publicationIssue">384794</meta:user-defined>
    <meta:user-defined meta:name="OVERHEIDop.GmbID/DC.identifier">gmb-2026-384794</meta:user-defined>
    <meta:user-defined meta:name="OVERHEIDop.versieInformatie"/>
  </office:meta>
</office:document-meta>
</file>