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percelen aan de Broekstraat in Heerde, sectie P perceelnummers 13, 14, 15 en 185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percelen aan de Broekstraat in Heerde, sectie P perceelnummers 13, 14, 15 en 1852, voor het toepassen van grond of baggerspecie op of in de landbodem, ontvangen op 23 juli 2026 (zaaknummer R2026-02092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47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92</meta:user-defined>
    <meta:user-defined meta:name="DCTERMS.abstract">Betreft: Melding op locatie percelen aan de Broekstraat in Heerde, sectie P perceelnummers 13, 14, 15 en 1852 </meta:user-defined>
    <dc:language>nl</dc:language>
    <meta:user-defined meta:name="OVERHEIDop.locatietype/OVERHEIDop.gebiedsmarkering">Punt</meta:user-defined>
    <meta:user-defined meta:name="DC.title">Kennisgeving geaccepteerde melding percelen aan de Broekstraat in Heerde, sectie P perceelnummers 13, 14, 15 en 185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4793</meta:user-defined>
    <meta:user-defined meta:name="OVERHEIDop.GmbID/DC.identifier">gmb-2026-384793</meta:user-defined>
    <meta:user-defined meta:name="OVERHEIDop.versieInformatie"/>
  </office:meta>
</office:document-meta>
</file>