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containers van 19 oktober tot en met 5 november 2026, Van Ravesteijnkade, 2265 AS Leidschendam - kenmerk 000024466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containers van 19 oktober tot en met 5 november 2026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0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478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6659</meta:user-defined>
    <dc:language>nl</dc:language>
    <meta:user-defined meta:name="OVERHEIDop.locatietype/OVERHEIDop.gebiedsmarkering">Punt</meta:user-defined>
    <meta:user-defined meta:name="DC.title">Aanvraag vergunning voor het plaatsen van containers van 19 oktober tot en met 5 november 2026, Van Ravesteijnkade, 2265 AS Leidschendam - kenmerk 00002446659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87</meta:user-defined>
    <meta:user-defined meta:name="OVERHEIDop.GmbID/DC.identifier">gmb-2026-384787</meta:user-defined>
    <meta:user-defined meta:name="OVERHEIDop.versieInformatie"/>
  </office:meta>
</office:document-meta>
</file>