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1681e48-489f-413a-9ac5-84bfbf4487a5.png" manifest:media-type="image/x-eps"/>
  <manifest:file-entry manifest:full-path="Pictures/afb2042190556ic95e7ad5-9b33-4cf0-84f7-132ec25be5d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Victoria Regi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3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Victoria Regiadreef</text:span> (ter hoogte van de Japurádreef; wegvak tussen Victoria Regiadreef 25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1681e48-489f-413a-9ac5-84bfbf4487a5.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127.6mm"><draw:image xlink:href="Pictures/afb2042190556ic95e7ad5-9b33-4cf0-84f7-132ec25be5da.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Victoria Regiadreef (ter hoogte van de Japurádreef; wegvak tussen Victoria Regiadreef 25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3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DC.title">2026-08-11 Victoria Regiadreef, Overvecht, Intrekken begin en einde 30 zone, Verkeersmaatregelen Gemeente Utrecht</meta:user-defined>
    <meta:user-defined meta:name="DCTERMS.W3CDTF/DCTERMS.available">2026-08-13</meta:user-defined>
    <meta:user-defined meta:name="OVERHEIDop.externeBijlage">bebordingsplan|exb-2026-28737</meta:user-defined>
    <meta:user-defined meta:name="DCTERMS.W3CDTF/OVERHEIDop.jaargang">2026</meta:user-defined>
    <meta:user-defined meta:name="OVERHEIDop.publicationIssue">384783</meta:user-defined>
    <meta:user-defined meta:name="OVERHEIDop.GmbID/DC.identifier">gmb-2026-384783</meta:user-defined>
    <meta:user-defined meta:name="OVERHEIDop.versieInformatie"/>
  </office:meta>
</office:document-meta>
</file>