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e materialen uit en het hiernavolgend totaal slopen van een woning op de locatie Zwarte Kolkstraat 51, 7384DC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3 augustus 2026</text:p>
            <text:p text:style-name="common-al">Kenmerk: Z2026-00001481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478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81</meta:user-defined>
    <meta:user-defined meta:name="DCTERMS.abstract">Zwarte Kolkstraat 51, 7384DC Wilp</meta:user-defined>
    <dc:language>nl</dc:language>
    <meta:user-defined meta:name="OVERHEIDop.locatietype/OVERHEIDop.gebiedsmarkering">Punt</meta:user-defined>
    <meta:user-defined meta:name="DC.title">Sloopmelding voor het verwijderen van asbesthoudende materialen uit en het hiernavolgend totaal slopen van een woning op de locatie Zwarte Kolkstraat 51, 7384DC Wilp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82</meta:user-defined>
    <meta:user-defined meta:name="OVERHEIDop.GmbID/DC.identifier">gmb-2026-384782</meta:user-defined>
    <meta:user-defined meta:name="OVERHEIDop.versieInformatie"/>
  </office:meta>
</office:document-meta>
</file>