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rinsengracht 1005 1017K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wijzigen van het glas en de kozijnen in de voor- en achtergevel</text:p>
            <text:p text:style-name="common-al">Zaakadres: Prinsengracht 1005 1017KN Amsterdam</text:p>
            <text:p text:style-name="common-al">Datum ontvangst: 01-07-2026</text:p>
            <text:p text:style-name="common-al">Zaaknummer: Z2026-029439</text:p>
            <text:p text:style-name="common-al">DSO-nummer: 2026070101659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77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7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439</meta:user-defined>
    <meta:user-defined meta:name="DCTERMS.abstract">wijzigen van het glas en de kozijnen in de voor- en achtergevel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rinsengracht 1005 1017K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776</meta:user-defined>
    <meta:user-defined meta:name="OVERHEIDop.GmbID/DC.identifier">gmb-2026-384776</meta:user-defined>
    <meta:user-defined meta:name="OVERHEIDop.versieInformatie"/>
  </office:meta>
</office:document-meta>
</file>