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e881b84-134c-4508-85f7-bf2fe324e5f9.png" manifest:media-type="image/x-eps"/>
  <manifest:file-entry manifest:full-path="Pictures/afb1070848091i223f6b70-1177-4890-b307-78bb15e9351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Victoria Regi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27</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Victoria Regiadreef</text:span> (ter hoogte van de Japurádreef; wegvak tussen Victoria Regiadreef 77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de881b84-134c-4508-85f7-bf2fe324e5f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50mm" svg:height="74.3mm"><draw:image xlink:href="Pictures/afb1070848091i223f6b70-1177-4890-b307-78bb15e93518.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Victoria Regiadreef (ter hoogte van de Japurádreef; wegvak tussen Victoria Regiadreef 77 en Japurá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27</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Victoria Regiadreef, Overvecht, Intrekken begin en einde 30 zone, Verkeersmaatregelen Gemeente Utrecht</meta:user-defined>
    <meta:user-defined meta:name="DCTERMS.W3CDTF/DCTERMS.available">2026-08-13</meta:user-defined>
    <meta:user-defined meta:name="OVERHEIDop.externeBijlage">bebordingsplan|exb-2026-28736</meta:user-defined>
    <meta:user-defined meta:name="DCTERMS.W3CDTF/OVERHEIDop.jaargang">2026</meta:user-defined>
    <meta:user-defined meta:name="OVERHEIDop.publicationIssue">384775</meta:user-defined>
    <meta:user-defined meta:name="OVERHEIDop.GmbID/DC.identifier">gmb-2026-384775</meta:user-defined>
    <meta:user-defined meta:name="OVERHEIDop.versieInformatie"/>
  </office:meta>
</office:document-meta>
</file>