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Slachtofferhulp Nederla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17 augustus 2026</text:span>
          </text:p>
            <text:p text:style-name="common-al">Het college van burgemeester en wethouders van Apeldoorn maakt hierbij bekend dat hij voornemens is om een begrotingssubsidie van € 69.612 voor kalenderjaar 2027 te verlenen aan Stichting Slachtofferhulp Nederland voor het uitvoeren van de volgende activiteiten: het bevorderen van recht en herstel voor ieder slachtoffer. Dit door het bieden van juridische, praktische en psychosociale ondersteuning aan slachtoffers van misdrijven, verkeersongevallen en calamiteiten, alsmede aan nabestaanden, naasten, getuigen en betrokkenen, waaronder acute opvang, informatie en advies, vervolghulp, slachtofferbegeleiding en ondersteuning bij strafprocedures en schadeverhaal. Dit 24 uur per dag en 7 dagen in de week.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Slachtofferhulp Nederland heeft een wettelijke positie. Sinds 2011 heeft het slachtoffer een betere positie in het strafrecht, met verschillende rechten en voorzieningen die zijn geïntroduceerd of uitgebreid door de wet uitbreiding slachtofferrechten (WUS). Slachtofferhulp Nederland biedt ondersteuning aan slachtoffers en nabestaanden, en heeft recht op gratis hulp en advies. Hiermee is Stichting Slachtofferhulp Nederland een noodzakelijke basisvoorziening.</text:p>
            <text:p text:style-name="common-al">De subsidie is bedoeld voor een organisatie die 24 uur per dag en 7 dagen per week beschikbaar is voor de ondersteuning van slachtoffers van misdrijven, verkeersongevallen, calamiteiten en andere ingrijpende gebeurtenissen. Daarnaast wordt er extra ingezet op de ondersteuning van slachtoffers van seksuele misdrijven, slachtoffers in kwetsbare omstandigheden en vrouwen die te maken krijgen met huiselijk geweld, met in het bijzonder situaties waarin sprake is van dreiging van femicide. </text:p>
            <text:p text:style-name="common-al">De subsidie is bedoeld voor een organisatie die juridische, praktische en psychosociale ondersteuning integraal kan aanbieden aan slachtoffers, nabestaanden, naasten, getuigen en andere betrokkenen. </text:p>
            <text:p text:style-name="common-al">De subsidie is bedoeld voor een organisatie die beschikt over een landelijke uitvoeringsstructuur waarmee slachtoffers ook bij grootschalige incidenten, calamiteiten en crises direct kunnen worden bereikt en ondersteund.</text:p>
            <text:p text:style-name="common-al">De subsidie is bedoeld voor een organisatie die beschikt over specialistische expertise op het gebied van slachtofferondersteuning, waaronder ondersteuning van slachtoffers van seksuele misdrijven, slachtoffers van huiselijk geweld, slachtoffers in kwetsbare omstandigheden, nabestaanden van suïcide en betrokkenen bij vermissingen. </text:p>
            <text:p text:style-name="common-al">De subsidie is bedoeld voor een organisatie die structureel samenwerkt met politie, Openbaar Ministerie, gemeenten, GGD'en, Veilig Thuis-organisaties, Centra voor Seksueel Geweld en andere zorg- en hulpverleningsorganisaties die betrokken zijn bij de ondersteuning van slachtoffers.</text:p>
            <text:p text:style-name="common-al">Stichting Slachtofferhulp Nederland voldoet aan alle criteria. Zij biedt juridische, praktische en psychosociale ondersteuning aan slachtoffers van misdrijven, verkeersongevallen, calamiteiten en vermissingen en aan nabestaanden, naasten, getuigen en andere betrokkenen. Stichting Slachtofferhulp Nederland is 24 uur per dag en 7 dagen per week beschikbaar en beschikt over een landelijk netwerk dat kan worden ingezet bij incidenten, rampen en calamiteiten.</text:p>
            <text:p text:style-name="common-al">Stichting Slachtofferhulp Nederland beschikt over gespecialiseerde dienstverlening voor slachtoffers van onder meer gewelds- en zedendelicten, huiselijk geweld en calamiteiten en biedt daarnaast ondersteuning aan nabestaanden en betrokkenen bij suïcide. Er wordt nauw samengewerkt met politie en justitie, gemeenten en zorg- en hulpverleningsorganisaties binnen het lokale netwerk. Deze samenwerkingen zijn cruciaal om slachtoffers tijdig te bereiken en passende ondersteuning te bieden, met name in crisissituaties en bij calamiteiten. Ook bij de wettelijk vastgelegde gemeentelijke verantwoordelijkheid voor een lokale aanpak van suïcidepreventie zet Slachtofferhulp Nederland zich in.</text:p>
            <text:p text:style-name="common-al">Bovengenoemde factoren mak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Vermeld in de reactie in ieder geval:</text:p>
            <text:list text:style-name="id1-3-2-1-1-14">
              <text:list-item text:style-override="id1-3-2-1-1-14-1">
                <text:number>-</text:number>
                <text:p text:style-name="al">onderwerp: Reactie op voornemen begrotingssubsidie aan Stichting Slachtofferhulp Nederland; </text:p>
              </text:list-item>
              <text:list-item text:style-override="id1-3-2-1-1-14-2">
                <text:number>-</text:number>
                <text:p text:style-name="al">zaaknummer: 6203279;</text:p>
              </text:list-item>
              <text:list-item text:style-override="id1-3-2-1-1-14-3">
                <text:number>-</text:number>
                <text:p text:style-name="al">uw mailadres en telefoonnummer;</text:p>
              </text:list-item>
              <text:list-item text:style-override="id1-3-2-1-1-14-4">
                <text:number>-</text:number>
                <text:p text:style-name="al">een bijlage met onderbouwing waarom u van mening bent dat u in aanmerking komt voor deze subsidie en/of dat de criteria uit het voornemen niet objectief, toetsbaar of redelijk zijn;</text:p>
              </text:list-item>
              <text:list-item text:style-override="id1-3-2-1-1-14-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7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Slachtofferhulp Nederland</meta:user-defined>
    <meta:user-defined meta:name="DCTERMS.W3CDTF/DCTERMS.available">2026-08-17</meta:user-defined>
    <meta:user-defined meta:name="DCTERMS.W3CDTF/OVERHEIDop.jaargang">2026</meta:user-defined>
    <meta:user-defined meta:name="OVERHEIDop.publicationIssue">384769</meta:user-defined>
    <meta:user-defined meta:name="OVERHEIDop.GmbID/DC.identifier">gmb-2026-384769</meta:user-defined>
    <meta:user-defined meta:name="OVERHEIDop.versieInformatie"/>
  </office:meta>
</office:document-meta>
</file>