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Scheendijk 24, 3621VC Breukelen - het vernieuwen van een beschoeiing en steig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vernieuwen van een beschoeiing en steigers op de locatie Scheendijk 24, 3621VC Breukelen.</text:p>
            <text:p text:style-name="common-al">Datum besluit: 11 augustus 2026</text:p>
            <text:p text:style-name="common-al">Zaaknummer: Z2026-00001604</text:p>
            <text:p text:style-name="common-al">U kunt bezwaar maken tot en met 22 september 2026</text:p>
            <text:p text:style-name="common-al">
            <text:span text:style-name="nadrukvet">Inzien</text:span>
          </text:p>
            <text:p text:style-name="common-al">U kunt de documenten met zaaknummer Z2026-00001604 tot 22 september 2026 inzien. Dit kan via de knop 'Bekijk documenten' aan de linkerkant van deze pagina, onder het kopje 'Extra informatie'. U kunt ook de link jeleefomgeving.nl/inzien/823214527/d5cc826c-8a9e-4c8d-b2bb-8a473f7dd688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2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47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604</meta:user-defined>
    <meta:user-defined meta:name="DCTERMS.abstract">Betreft: Beschikking op aanvraag op locatie Scheendijk 24, 3621VC Breukel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Scheendijk 24, 3621VC Breukelen - het vernieuwen van een beschoeiing en steigers</meta:user-defined>
    <meta:user-defined meta:name="OVERHEIDop.datumEindeReactietermijn">2026-09-22</meta:user-defined>
    <meta:user-defined meta:name="OVERHEIDop.terinzageleggingBG">https://jeleefomgeving.nl/inzien/823214527/d5cc826c-8a9e-4c8d-b2bb-8a473f7dd688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66</meta:user-defined>
    <meta:user-defined meta:name="OVERHEIDop.GmbID/DC.identifier">gmb-2026-384766</meta:user-defined>
    <meta:user-defined meta:name="OVERHEIDop.versieInformatie"/>
  </office:meta>
</office:document-meta>
</file>