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nieuwe waterwoning ter vervanging van de bestaande woning., Nieuwe Plantage 121 2611XV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1-08-2026 </text:p>
            <text:p text:style-name="common-al">Nieuwe Plantage 121 2611XV Delft | het bouwen van nieuwe waterwoning ter vervanging van de bestaande woning.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782.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47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782</meta:user-defined>
    <meta:user-defined meta:name="DCTERMS.abstract">Raamsdonk &amp; Van Damme</meta:user-defined>
    <dc:language>nl</dc:language>
    <meta:user-defined meta:name="OVERHEIDop.locatietype/OVERHEIDop.gebiedsmarkering">Vlak</meta:user-defined>
    <meta:user-defined meta:name="DC.title">Verlening omgevingsvergunning, het bouwen van nieuwe waterwoning ter vervanging van de bestaande woning., Nieuwe Plantage 121 2611XV Delft</meta:user-defined>
    <meta:user-defined meta:name="DCTERMS.W3CDTF/DCTERMS.available">2026-08-13</meta:user-defined>
    <meta:user-defined meta:name="DCTERMS.W3CDTF/OVERHEIDop.jaargang">2026</meta:user-defined>
    <meta:user-defined meta:name="OVERHEIDop.publicationIssue">384764</meta:user-defined>
    <meta:user-defined meta:name="OVERHEIDop.GmbID/DC.identifier">gmb-2026-384764</meta:user-defined>
    <meta:user-defined meta:name="OVERHEIDop.versieInformatie"/>
  </office:meta>
</office:document-meta>
</file>