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cfab4a69-9e3a-4b0f-be29-139e3e284fef.png" manifest:media-type="image/x-eps"/>
  <manifest:file-entry manifest:full-path="Pictures/afb856129477i5127880e-ae00-4acb-9d57-a6c02933808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Tigris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58</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Tigrisdreef</text:span> (parallelwg)  (ter hooge van huisnummer 167; wegvak tussen Tigrisdreef 167 en Tigris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cfab4a69-9e3a-4b0f-be29-139e3e284fef.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20mm" svg:height="81.5mm"><draw:image xlink:href="Pictures/afb856129477i5127880e-ae00-4acb-9d57-a6c029338082.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76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6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6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Tigrisdreef (parallelweg) (ter hooge van huisnummer 167; wegvak tussen Tigrisdreef 167 en Tigris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58</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Tigrisdreef, Overvecht, Intrekken begin en einde 30 zone, Verkeersmaatregelen Gemeente Utrecht</meta:user-defined>
    <meta:user-defined meta:name="DCTERMS.W3CDTF/DCTERMS.available">2026-08-13</meta:user-defined>
    <meta:user-defined meta:name="OVERHEIDop.externeBijlage">bebordingsplan|exb-2026-28734</meta:user-defined>
    <meta:user-defined meta:name="DCTERMS.W3CDTF/OVERHEIDop.jaargang">2026</meta:user-defined>
    <meta:user-defined meta:name="OVERHEIDop.publicationIssue">384760</meta:user-defined>
    <meta:user-defined meta:name="OVERHEIDop.GmbID/DC.identifier">gmb-2026-384760</meta:user-defined>
    <meta:user-defined meta:name="OVERHEIDop.versieInformatie"/>
  </office:meta>
</office:document-meta>
</file>