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tijdelijk gebruiken van gronden voor het houden van een evenement (Vlooienmarkt Breda) de Bress aan Nieuwe Inslag 99 4817GN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text:p>
            <text:p text:style-name="common-al">- Buitenplanse omgevingsplanactiviteit afwijken van de regels in het omgevingspla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3-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246.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4754</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54</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54</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026-005246</meta:user-defined>
    <meta:user-defined meta:name="DCTERMS.abstract">het organiseren van Vlooienmarkt Breda de Bress</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tijdelijk gebruiken van gronden voor het houden van een evenement (Vlooienmarkt Breda) de Bress aan Nieuwe Inslag 99 4817GN Breda</meta:user-defined>
    <meta:user-defined meta:name="DCTERMS.W3CDTF/DCTERMS.available">2026-08-13</meta:user-defined>
    <meta:user-defined meta:name="DCTERMS.W3CDTF/OVERHEIDop.jaargang">2026</meta:user-defined>
    <meta:user-defined meta:name="OVERHEIDop.publicationIssue">384754</meta:user-defined>
    <meta:user-defined meta:name="OVERHEIDop.GmbID/DC.identifier">gmb-2026-384754</meta:user-defined>
    <meta:user-defined meta:name="OVERHEIDop.versieInformatie"/>
  </office:meta>
</office:document-meta>
</file>