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brengen van voorgevelisolatie en stucwerk aan Zuideinde 43,Aarland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aanbrengen van voorgevelisolatie en stucwerk aan Zuideinde 43,Aarlanderveen, geregistreerd onder nr. 04843957882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1-08-2026. De gemeente neemt daarover waarschijnlijk voor 06-10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474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4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4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57882</meta:user-defined>
    <meta:user-defined meta:name="DCTERMS.abstract">Aanvraag vergunning voor het aanbrengen van voorgevelisolatie en stucwerk aan Zuideinde 43,Aarlanderveen</meta:user-defined>
    <dc:language>nl</dc:language>
    <meta:user-defined meta:name="OVERHEIDop.locatietype/OVERHEIDop.gebiedsmarkering">Vlak</meta:user-defined>
    <meta:user-defined meta:name="DC.title">Aanvraag vergunning voor het aanbrengen van voorgevelisolatie en stucwerk aan Zuideinde 43,Aarlanderv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45</meta:user-defined>
    <meta:user-defined meta:name="OVERHEIDop.GmbID/DC.identifier">gmb-2026-384745</meta:user-defined>
    <meta:user-defined meta:name="OVERHEIDop.versieInformatie"/>
  </office:meta>
</office:document-meta>
</file>