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2fdcec02-1942-4f04-af9d-92dc77ee4852.png" manifest:media-type="image/x-eps"/>
  <manifest:file-entry manifest:full-path="Pictures/afb1970967727i4add84da-46f6-4dbc-ab40-6fe4469de1b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Tigri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Tigrisdreef</text:span> (tegenover Ammandreef 1; wegvak tussen Haifadreef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2fdcec02-1942-4f04-af9d-92dc77ee485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90.19999999999999mm"><draw:image xlink:href="Pictures/afb1970967727i4add84da-46f6-4dbc-ab40-6fe4469de1b3.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Tigrisdreef (tegenover Ammandreef 1; wegvak tussen Haifadreef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Tigrisdreef, Overvecht, Intrekken begin en einde 30 zone, Verkeersmaatregelen Gemeente Utrecht</meta:user-defined>
    <meta:user-defined meta:name="DCTERMS.W3CDTF/DCTERMS.available">2026-08-13</meta:user-defined>
    <meta:user-defined meta:name="OVERHEIDop.externeBijlage">bebordingsplan|exb-2026-28729</meta:user-defined>
    <meta:user-defined meta:name="DCTERMS.W3CDTF/OVERHEIDop.jaargang">2026</meta:user-defined>
    <meta:user-defined meta:name="OVERHEIDop.publicationIssue">384744</meta:user-defined>
    <meta:user-defined meta:name="OVERHEIDop.GmbID/DC.identifier">gmb-2026-384744</meta:user-defined>
    <meta:user-defined meta:name="OVERHEIDop.versieInformatie"/>
  </office:meta>
</office:document-meta>
</file>