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vangen van panlatten en tengels op het noordelijk dakvlak van de kerk, aan Hoofdweg 33, 9627PA He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1 augustus 2026 de volgende aanvraag voor een Omgevingsvergunning, hebben ontvangen:</text:p>
            <text:p text:style-name="common-al">Hoofdweg 33, 9627PA Hellum, voor het vervangen van panlatten en tengels op het noordelijk dakvlak van de kerk,</text:p>
            <text:p text:style-name="common-al">De aanvraag is geregistreerd onder kenmerk Z2026-002114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47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14</meta:user-defined>
    <meta:user-defined meta:name="DCTERMS.abstract">Betreft: Aanvraag op locatie Hoofdweg 33, 9627PA Hellu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vervangen van panlatten en tengels op het noordelijk dakvlak van de kerk, aan Hoofdweg 33, 9627PA Hellu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39</meta:user-defined>
    <meta:user-defined meta:name="OVERHEIDop.GmbID/DC.identifier">gmb-2026-384739</meta:user-defined>
    <meta:user-defined meta:name="OVERHEIDop.versieInformatie"/>
  </office:meta>
</office:document-meta>
</file>