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Reestwalk 2026 op 1 november 2026, Schiphorsterweg 36, 7966 AC De Schip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Evenementenvergunning ontvangen. De vergunning/ontheffing is aangevraagd voor Reestwalk 2026 op 1 november 2026 met startpunt de Schiphorsterweg 36, 7966 AC De Schiphorst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Evenementenvergunning ontvangen op 11-08-2026. We nemen waarschijnlijk voor 05-10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8473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3720115</meta:user-defined>
    <dc:language>nl</dc:language>
    <meta:user-defined meta:name="OVERHEIDop.locatietype/OVERHEIDop.gebiedsmarkering">Punt</meta:user-defined>
    <meta:user-defined meta:name="DC.title">Aanvraag Evenementenvergunning, Reestwalk 2026 op 1 november 2026, Schiphorsterweg 36, 7966 AC De Schiphor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37</meta:user-defined>
    <meta:user-defined meta:name="OVERHEIDop.GmbID/DC.identifier">gmb-2026-384737</meta:user-defined>
    <meta:user-defined meta:name="OVERHEIDop.versieInformatie"/>
  </office:meta>
</office:document-meta>
</file>