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verbouwen en verduurzamen van de woning, Julianastraat 56, 5121 LS 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ilze en Rijen maken bekend dat zij op 10-08-2026 een aanvraag omgevingsvergunning hebben ontvangen voor het verbouwen en verduurzamen van de woning op het adres Julianastraat 56, 5121 LS Rijen (1188098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47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88098</meta:user-defined>
    <dc:language>nl</dc:language>
    <meta:user-defined meta:name="OVERHEIDop.locatietype/OVERHEIDop.gebiedsmarkering">Punt</meta:user-defined>
    <meta:user-defined meta:name="DC.title">Ingekomen aanvraag omgevingsvergunning, het verbouwen en verduurzamen van de woning, Julianastraat 56, 5121 LS Rij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36</meta:user-defined>
    <meta:user-defined meta:name="OVERHEIDop.GmbID/DC.identifier">gmb-2026-384736</meta:user-defined>
    <meta:user-defined meta:name="OVERHEIDop.versieInformatie"/>
  </office:meta>
</office:document-meta>
</file>