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herstelbesluit hangende bezwaar’), Oude Waalsdorperweg 42D/342A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Den Haag kennis van een ‘herstelbesluit hangende bezwaar’ waarbij maatwerkvoorschriften worden vastgesteld als bedoeld in artikel 4.5 van de Omgevingswet. De beschikking betreft het vaststellen van een hogere geluidwaarde van maximaal 55B<text:span text:style-name="inf">s,dan </text:span>voor de Jacht, Skeet en Trapclub Waalsdorp gelegen aan de <text:span text:style-name="nadrukvet">Oude Waalsdorperweg 42D/342A, 2597AK te Den Haag</text:span>.</text:p>
            <text:p text:style-name="common-al">
            <text:span text:style-name="nadrukvet">Bezwaar</text:span>
          </text:p>
            <text:p text:style-name="common-al">De verzenddatum van de beschikking is 11 augustus 2026. Het herstelbesluit hangende bezwaar wijzigt de eerdere beschikking van 12 mei 2026 met kenmerk ODH1720439 waartegen bezwaar is aangetekend. Gelet op artikel 6:19 van de Algemene wet bestuursrecht maakt het herstelbesluit van rechtswege onderdeel uit van deze lopende bezwaarprocedure, tenzij de belanghebbenden die bezwaar hebben aangetekend tegen de beschikking van 12 mei 2026 daarbij onvoldoende belang hebben.  </text:p>
            <text:p text:style-name="common-al">Voor belanghebbenden waarop het voorgaande niet van toepassing is geldt het volgende. Een belanghebbende kan met betrekking het herstelbesluit hangende bezwaar tot en met 22 september 2026 een bezwaarschrift indienen bij het college van burgemeester en wethouders van Den Haag, t.a.v. de Commissie voor bezwaarschriften, Postbus 12 600, 2500 DJ Den Haag. U kunt uw bezwaarschrift ook indienen via de website van de gemeente Den Haag: https://www.denhaag.nl/nl/contact-met-de-gemeente/bezwaar-maken-overige-zaken/. Een bezwaarschrift kan ingediend worden met vermelding van het zaaknummer <text:span text:style-name="nadrukvet">01176442</text:span>. 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7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rstelbesluit hangende bezwaar.</meta:user-defined>
    <dc:language>nl</dc:language>
    <meta:user-defined meta:name="OVERHEIDop.locatietype/OVERHEIDop.gebiedsmarkering">Adres</meta:user-defined>
    <meta:user-defined meta:name="DC.title">Kennisgeving beschikking maatwerkvoorschriften (‘herstelbesluit hangende bezwaar’), Oude Waalsdorperweg 42D/342A te Den Haag</meta:user-defined>
    <meta:user-defined meta:name="DCTERMS.W3CDTF/DCTERMS.available">2026-08-13</meta:user-defined>
    <meta:user-defined meta:name="DCTERMS.W3CDTF/OVERHEIDop.jaargang">2026</meta:user-defined>
    <meta:user-defined meta:name="OVERHEIDop.publicationIssue">384735</meta:user-defined>
    <meta:user-defined meta:name="OVERHEIDop.GmbID/DC.identifier">gmb-2026-384735</meta:user-defined>
    <meta:user-defined meta:name="OVERHEIDop.versieInformatie"/>
  </office:meta>
</office:document-meta>
</file>