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, Kerkstraat 45, 47, 5161 EB Sprang-Capel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6-05-2026 is een aanvraag omgevingsvergunning ontvangen voor het starten van een B&amp;B  op de locatie Kerkstraat 45, 47, 5161 EB Sprang-Capelle. De aanvraag is geregistreerd onder zaaknummer WWK-2026-017919. </text:p>
            <text:p text:style-name="common-al">De aanvraag betreft de volgende activiteit: </text:p>
            <text:list text:style-name="id1-3-2-1-1-3">
              <text:list-item text:style-override="id1-3-2-1-1-3-1">
                <text:number>•</text:number>
                <text:p text:style-name="al">Afwijken van regels in het omgevingsplan</text:p>
              </text:list-item>
            </text:list>
            <text:p text:style-name="common-al">
            
          </text:p>
            <text:p text:style-name="last-al">De aanvraag is op 20 juli 2026 door de aanvrager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lwijk</text:p>
            </table:table-cell>
            <table:table-cell office:value-type="string" table:style-name="header.C">
              <text:p text:style-name="headerright"><text:span text:style-name="nr">Nr. 38473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3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3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aal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alwijk</meta:user-defined>
    <meta:user-defined meta:name="OVERHEID.Gemeente/OVERHEID.authority">Waal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WWK-2026-017919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Ingetrokken aanvraag omgevingsvergunning, Kerkstraat 45, 47, 5161 EB Sprang-Capell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733</meta:user-defined>
    <meta:user-defined meta:name="OVERHEIDop.GmbID/DC.identifier">gmb-2026-384733</meta:user-defined>
    <meta:user-defined meta:name="OVERHEIDop.versieInformatie"/>
  </office:meta>
</office:document-meta>
</file>