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ddffd5a6-c32f-463f-a118-0bb478052a59.png" manifest:media-type="image/x-eps"/>
  <manifest:file-entry manifest:full-path="Pictures/afb1490629463i451b4d9a-041c-4095-b542-61b3c755619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St.-Maarten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51</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St.-Maartendreef</text:span> (ter hoogte van de Tigrisdreef; wegvak tussen St.-Maartendreef 1002 en Tigri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ddffd5a6-c32f-463f-a118-0bb478052a59.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50mm" svg:height="99.80000000000001mm"><draw:image xlink:href="Pictures/afb1490629463i451b4d9a-041c-4095-b542-61b3c755619e.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73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3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3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St.-Maartendreef (ter hoogte van de Tigrisdreef; wegvak tussen St.-Maartendreef 1002 en Tigri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51</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DC.title">2026-08-11 St.-Maartendreef, Overvecht, Intrekken begin en einde 30 zone, Verkeersmaatregelen Gemeente Utrecht</meta:user-defined>
    <meta:user-defined meta:name="DCTERMS.W3CDTF/DCTERMS.available">2026-08-13</meta:user-defined>
    <meta:user-defined meta:name="OVERHEIDop.externeBijlage">bebordingsplan|exb-2026-28726</meta:user-defined>
    <meta:user-defined meta:name="DCTERMS.W3CDTF/OVERHEIDop.jaargang">2026</meta:user-defined>
    <meta:user-defined meta:name="OVERHEIDop.publicationIssue">384730</meta:user-defined>
    <meta:user-defined meta:name="OVERHEIDop.GmbID/DC.identifier">gmb-2026-384730</meta:user-defined>
    <meta:user-defined meta:name="OVERHEIDop.versieInformatie"/>
  </office:meta>
</office:document-meta>
</file>