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0-08-2026 hebben wij een aanvraag reguliere omgevingsvergunning voor het kappen van een Blauwe Atlasceder op het adres Averinkstraat 7 7491ZB Delden, [Stad-Delden A 4877 ]ontvangen. Deze aanvraag staat ingeschreven onder zaaknummer 000011081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-08-2026 hebben wij een aanvraag Omgevingsvergunning enkelvoudig (regulier) ontvangen. De aanvraag heeft betrekking op de onderde(e)l(en):</text:p>
            <text:p text:style-name="common-al"/>
            <text:p text:style-name="common-al">Omgevingsplanactiviteit vellen van houtopstand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47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108152</meta:user-defined>
    <meta:user-defined meta:name="DCTERMS.abstract">het kappen van een Blauwe Atlasced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0-08-2026 hebben wij een aanvraag reguliere omgevingsvergunning voor het kappen van een Blauwe Atlasceder op het adres Averinkstraat 7 7491ZB Delden, [Stad-Delden A 4877 ]ontvangen. Deze aanvraag staat ingeschreven onder zaaknummer 00001108152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27</meta:user-defined>
    <meta:user-defined meta:name="OVERHEIDop.GmbID/DC.identifier">gmb-2026-384727</meta:user-defined>
    <meta:user-defined meta:name="OVERHEIDop.versieInformatie"/>
  </office:meta>
</office:document-meta>
</file>