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Weteringschans 139 1017S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lopen van een aanbouw aan de achterzijde</text:p>
            <text:p text:style-name="common-al">Besluit: aanvraag ingetrokken</text:p>
            <text:p text:style-name="common-al">Ingetrokken op: 07-08-2026</text:p>
            <text:p text:style-name="common-al">Zaakadres: Weteringschans 139 1017SE Amsterdam</text:p>
            <text:p text:style-name="common-al">Zaaknummer: Z2026-031097</text:p>
            <text:p text:style-name="common-al">DSO-nummer: 2026070902225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7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31097</meta:user-defined>
    <meta:user-defined meta:name="DCTERMS.abstract">slopen van een aanbouw aan de achterzijde</meta:user-defined>
    <dc:language>nl</dc:language>
    <meta:user-defined meta:name="OVERHEIDop.locatietype/OVERHEIDop.gebiedsmarkering">Punt</meta:user-defined>
    <meta:user-defined meta:name="DC.title">Aanvraag omgevingsvergunning aanvraag ingetrokken Weteringschans 139 1017SE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25</meta:user-defined>
    <meta:user-defined meta:name="OVERHEIDop.GmbID/DC.identifier">gmb-2026-384725</meta:user-defined>
    <meta:user-defined meta:name="OVERHEIDop.versieInformatie"/>
  </office:meta>
</office:document-meta>
</file>