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buiten behandeling gesteld Van Woustraat 44A 1073LM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plaatsen van reclame uitingen op het adres Van Woustraat 44A</text:p>
            <text:p text:style-name="common-al">Besluit: buiten behandeling gesteld</text:p>
            <text:p text:style-name="common-al">Besluit verzonden op: 10-08-2026</text:p>
            <text:p text:style-name="common-al">Zaakadres: Van Woustraat 44A 1073LM Amsterdam</text:p>
            <text:p text:style-name="common-al">Zaaknummer: Z2026-018827</text:p>
            <text:p text:style-name="common-al">DSO-nummer: 2026042801297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administratie.sdz@amsterdam.nl?Subject=Dossiernummer Z2026-018827" xlink:type="simple">vth.administratie.sdz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0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4719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71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71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referentienummer">Z2026-018827</meta:user-defined>
    <meta:user-defined meta:name="DCTERMS.abstract">het plaatsen van reclame uitingen op het adres Van Woustraat 44A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buiten behandeling gesteld Van Woustraat 44A 1073LM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719</meta:user-defined>
    <meta:user-defined meta:name="OVERHEIDop.GmbID/DC.identifier">gmb-2026-384719</meta:user-defined>
    <meta:user-defined meta:name="OVERHEIDop.versieInformatie"/>
  </office:meta>
</office:document-meta>
</file>