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een wielerronde op 5 september, een braderie op 6 september en een dikke banden race op 7 september 2026 tijdens Weebosch kermis.</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925</text:p>
            <text:p text:style-name="common-al">Plaats/adres: [Bergeijk K 343 ] Bergeijk K 343</text:p>
            <text:p text:style-name="common-al">Omschrijving: Organiseren van een wielerronde op 5 september, een braderie op 6 september en een dikke banden race op 7 september 2026 tijdens Weebosch kermis</text:p>
            <text:p text:style-name="common-al">Activiteit(en): Afwijken bestaande verkeerssituatie, Evenement, Gebruik openbare ruimte, Produceren geluid</text:p>
            <text:p text:style-name="common-al">Het besluit is verstuurd op <text:span text:style-name="nadrukvet">11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47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47925</meta:user-defined>
    <meta:user-defined meta:name="DCTERMS.abstract">Organiseren van een wielerronde op 5 september, een braderie op 6 september en een dikke banden race op 7 september 2026 tijdens Weebosch kermis</meta:user-defined>
    <dc:language>nl</dc:language>
    <meta:user-defined meta:name="OVERHEIDop.locatietype/OVERHEIDop.gebiedsmarkering">Punt</meta:user-defined>
    <meta:user-defined meta:name="DC.title">Vergunning voor het organiseren van een wielerronde op 5 september, een braderie op 6 september en een dikke banden race op 7 september 2026 tijdens Weebosch kermis.</meta:user-defined>
    <meta:user-defined meta:name="DCTERMS.W3CDTF/DCTERMS.available">2026-08-13</meta:user-defined>
    <meta:user-defined meta:name="DCTERMS.W3CDTF/OVERHEIDop.jaargang">2026</meta:user-defined>
    <meta:user-defined meta:name="OVERHEIDop.publicationIssue">384716</meta:user-defined>
    <meta:user-defined meta:name="OVERHEIDop.GmbID/DC.identifier">gmb-2026-384716</meta:user-defined>
    <meta:user-defined meta:name="OVERHEIDop.versieInformatie"/>
  </office:meta>
</office:document-meta>
</file>