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Ontheffing voor het plaatsen van 5 driehoeksborden van 31 augustus t/m 7 september 2026 ten behoeve van een personeelswerving voor Dienst Justitiële Inrichting (DJI)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ontheffing verleend voor het plaatsen van 5 driehoeksborden van 31 augustus 2026 tot en met 7 september 2026 ten behoeve van een personeelswerving voor Dienst Justitiële Inrichting (DJI) Krimpen aan den IJssel</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847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Gemeente</meta:user-defined>
    <meta:user-defined meta:name="DC.title">Ontheffing voor het plaatsen van 5 driehoeksborden van 31 augustus t/m 7 september 2026 ten behoeve van een personeelswerving voor Dienst Justitiële Inrichting (DJI) te Krimpen aan den IJssel</meta:user-defined>
    <meta:user-defined meta:name="DCTERMS.W3CDTF/DCTERMS.available">2026-08-14</meta:user-defined>
    <meta:user-defined meta:name="DCTERMS.W3CDTF/OVERHEIDop.jaargang">2026</meta:user-defined>
    <meta:user-defined meta:name="OVERHEIDop.publicationIssue">384706</meta:user-defined>
    <meta:user-defined meta:name="OVERHEIDop.GmbID/DC.identifier">gmb-2026-384706</meta:user-defined>
    <meta:user-defined meta:name="OVERHEIDop.versieInformatie"/>
  </office:meta>
</office:document-meta>
</file>