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25a43aea-eb7b-4b3e-83d1-a037b49940fd.png" manifest:media-type="image/x-eps"/>
  <manifest:file-entry manifest:full-path="Pictures/afb1372370370icd27dfae-8193-46ae-bc53-f1e276268a5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Sab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45</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Sabadreef</text:span> (ter hoogte van de Japurádreef; wegvak tussen Jamaica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25a43aea-eb7b-4b3e-83d1-a037b49940fd.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95.60000000000001mm"><draw:image xlink:href="Pictures/afb1372370370icd27dfae-8193-46ae-bc53-f1e276268a57.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70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Sabadreef (ter hoogte van de Japurádreef; wegvak tussen Jamaicadreef en Japurá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45</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Sabadreef, Overvecht, Intrekken begin en einde 30 zone, Verkeersmaatregelen Gemeente Utrecht</meta:user-defined>
    <meta:user-defined meta:name="DCTERMS.W3CDTF/DCTERMS.available">2026-08-13</meta:user-defined>
    <meta:user-defined meta:name="OVERHEIDop.externeBijlage">bebordingsplan|exb-2026-28721</meta:user-defined>
    <meta:user-defined meta:name="DCTERMS.W3CDTF/OVERHEIDop.jaargang">2026</meta:user-defined>
    <meta:user-defined meta:name="OVERHEIDop.publicationIssue">384705</meta:user-defined>
    <meta:user-defined meta:name="OVERHEIDop.GmbID/DC.identifier">gmb-2026-384705</meta:user-defined>
    <meta:user-defined meta:name="OVERHEIDop.versieInformatie"/>
  </office:meta>
</office:document-meta>
</file>